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style:font-name="Arial" fo:font-size="13pt" style:text-underline-style="none" style:font-size-asian="13pt" style:font-name-complex="Arial" style:font-size-complex="13pt"/>
    </style:style>
    <style:style style:name="P2" style:family="paragraph" style:parent-style-name="Standard">
      <style:text-properties style:font-name="Arial" fo:font-size="13pt" style:font-size-asian="13pt" style:font-name-complex="Arial" style:font-size-complex="13pt"/>
    </style:style>
    <style:style style:name="P3" style:family="paragraph" style:parent-style-name="Standard">
      <style:text-properties style:font-name="Arial" fo:font-size="13pt" fo:font-weight="bold" style:font-size-asian="13pt" style:font-weight-asian="bold" style:font-name-complex="Arial" style:font-size-complex="13pt"/>
    </style:style>
    <style:style style:name="P4" style:family="paragraph" style:parent-style-name="Standard">
      <style:paragraph-properties fo:text-align="center" style:justify-single-word="false"/>
      <style:text-properties style:font-name="Arial" fo:font-size="10pt" fo:font-style="italic" fo:font-weight="bold" style:font-size-asian="10pt" style:font-style-asian="italic" style:font-weight-asian="bold" style:font-name-complex="Arial" style:font-size-complex="10pt"/>
    </style:style>
    <style:style style:name="P5" style:family="paragraph" style:parent-style-name="Standard">
      <style:text-properties style:font-name="Arial" fo:font-size="10pt" style:text-underline-style="solid" style:text-underline-width="auto" style:text-underline-color="font-color" style:font-size-asian="10pt" style:font-name-complex="Arial" style:font-size-complex="10pt"/>
    </style:style>
    <style:style style:name="P6" style:family="paragraph" style:parent-style-name="Standard">
      <style:paragraph-properties fo:text-align="center" style:justify-single-word="false"/>
      <style:text-properties style:font-name="Arial" fo:font-size="10pt" style:text-underline-style="solid" style:text-underline-width="auto" style:text-underline-color="font-color" style:font-size-asian="10pt" style:font-name-complex="Arial" style:font-size-complex="10pt"/>
    </style:style>
    <style:style style:name="P7" style:family="paragraph" style:parent-style-name="Standard">
      <style:text-properties style:font-name="Arial" fo:font-size="11pt" style:font-size-asian="11pt" style:font-name-complex="Arial" style:font-size-complex="11pt"/>
    </style:style>
    <style:style style:name="P8" style:family="paragraph" style:parent-style-name="Standard">
      <style:paragraph-properties fo:text-align="center" style:justify-single-word="false"/>
      <style:text-properties style:font-name="Arial" fo:font-size="11pt" style:font-size-asian="11pt" style:font-name-complex="Arial" style:font-size-complex="11pt"/>
    </style:style>
    <style:style style:name="P9" style:family="paragraph" style:parent-style-name="Standard">
      <style:text-properties style:font-name="Arial" fo:font-size="11pt" style:text-underline-style="solid" style:text-underline-width="auto" style:text-underline-color="font-color" style:font-size-asian="11pt" style:font-name-complex="Arial" style:font-size-complex="11pt"/>
    </style:style>
    <style:style style:name="P10" style:family="paragraph" style:parent-style-name="Standard">
      <style:paragraph-properties fo:text-align="center" style:justify-single-word="false"/>
      <style:text-properties style:font-name="Arial" fo:font-size="11pt" style:text-underline-style="solid" style:text-underline-width="auto" style:text-underline-color="font-color" style:font-size-asian="11pt" style:font-name-complex="Arial" style:font-size-complex="11pt"/>
    </style:style>
    <style:style style:name="P11" style:family="paragraph" style:parent-style-name="Standard">
      <style:text-properties style:font-name="Arial" fo:font-size="11pt" fo:font-weight="bold" style:font-size-asian="11pt" style:font-weight-asian="bold" style:font-name-complex="Arial" style:font-size-complex="11pt" style:font-weight-complex="bold"/>
    </style:style>
    <style:style style:name="P12" style:family="paragraph" style:parent-style-name="Standard">
      <style:text-properties style:font-name="Arial" fo:font-size="9pt" style:text-underline-style="solid" style:text-underline-width="auto" style:text-underline-color="font-color" style:font-size-asian="9pt" style:font-name-complex="Arial" style:font-size-complex="9pt"/>
    </style:style>
    <style:style style:name="P13" style:family="paragraph" style:parent-style-name="Standard">
      <style:paragraph-properties fo:text-align="start" style:justify-single-word="false"/>
      <style:text-properties style:font-name="Arial" fo:font-size="9pt" style:text-underline-style="solid" style:text-underline-width="auto" style:text-underline-color="font-color" fo:font-weight="normal" style:font-size-asian="9pt" style:font-weight-asian="normal" style:font-name-complex="Arial" style:font-size-complex="9pt" style:font-weight-complex="normal"/>
    </style:style>
    <style:style style:name="P14" style:family="paragraph" style:parent-style-name="Standard">
      <style:text-properties style:font-name="Arial" style:font-name-complex="Arial"/>
    </style:style>
    <style:style style:name="P15" style:family="paragraph" style:parent-style-name="Standard">
      <style:paragraph-properties fo:text-align="center" style:justify-single-word="false"/>
      <style:text-properties style:font-name="Arial" style:font-name-complex="Arial"/>
    </style:style>
    <style:style style:name="P16" style:family="paragraph" style:parent-style-name="Standard">
      <style:text-properties style:font-name="Arial" fo:font-size="8pt" fo:font-style="italic" style:text-underline-style="solid" style:text-underline-width="auto" style:text-underline-color="font-color" fo:font-weight="bold" fo:background-color="#ffffcc" style:font-size-asian="8pt" style:font-style-asian="italic" style:font-weight-asian="bold" style:font-name-complex="Arial" style:font-size-complex="8pt" style:font-style-complex="italic" style:font-weight-complex="bold"/>
    </style:style>
    <style:style style:name="P17" style:family="paragraph" style:parent-style-name="Standard">
      <style:text-properties style:font-name="Arial" fo:font-size="10.5pt" style:font-size-asian="10.5pt" style:font-name-complex="Arial" style:font-size-complex="10.5pt"/>
    </style:style>
    <style:style style:name="P18" style:family="paragraph" style:parent-style-name="Standard">
      <style:text-properties style:font-name="Arial" fo:font-weight="bold" style:font-weight-asian="bold" style:font-name-complex="Arial"/>
    </style:style>
    <style:style style:name="P19" style:family="paragraph" style:parent-style-name="Standard">
      <style:paragraph-properties fo:text-align="center" style:justify-single-word="false"/>
      <style:text-properties fo:color="#663300" style:font-name="Arial" fo:font-size="14pt" fo:font-style="italic" fo:font-weight="bold" style:font-size-asian="14pt" style:font-style-asian="italic" style:font-weight-asian="bold" style:font-name-complex="Arial" style:font-size-complex="14pt"/>
    </style:style>
    <style:style style:name="P20" style:family="paragraph" style:parent-style-name="Standard">
      <style:paragraph-properties fo:text-align="center" style:justify-single-word="false"/>
    </style:style>
    <style:style style:name="P21" style:family="paragraph" style:parent-style-name="Standard">
      <style:text-properties fo:color="#009900" style:font-name="Arial" style:text-underline-style="solid" style:text-underline-width="auto" style:text-underline-color="font-color" style:font-name-complex="Arial"/>
    </style:style>
    <style:style style:name="P22" style:family="paragraph" style:parent-style-name="Standard">
      <style:paragraph-properties fo:text-align="start" style:justify-single-word="false"/>
    </style:style>
    <style:style style:name="P23" style:family="paragraph" style:parent-style-name="Standard">
      <style:paragraph-properties fo:text-align="center" style:justify-single-word="false"/>
      <style:text-properties fo:color="#003366" style:font-name="Arial" fo:font-size="12pt" fo:font-style="italic" style:text-underline-style="solid" style:text-underline-width="auto" style:text-underline-color="font-color" fo:font-weight="bold" style:font-size-asian="12pt" style:font-style-asian="italic" style:font-weight-asian="bold" style:font-name-complex="Arial" style:font-size-complex="12pt"/>
    </style:style>
    <style:style style:name="P24" style:family="paragraph" style:parent-style-name="Standard">
      <style:paragraph-properties fo:text-align="center" style:justify-single-word="false"/>
      <style:text-properties fo:color="#003366" style:font-name="Arial" fo:font-size="11pt" fo:font-style="italic" style:text-underline-style="solid" style:text-underline-width="auto" style:text-underline-color="font-color" fo:font-weight="bold" style:font-size-asian="11pt" style:font-style-asian="italic" style:font-weight-asian="bold" style:font-name-complex="Arial" style:font-size-complex="11pt"/>
    </style:style>
    <style:style style:name="P25" style:family="paragraph" style:parent-style-name="Standard">
      <style:text-properties fo:color="#000080" style:font-name="Arial" fo:font-size="11pt" fo:font-style="italic" fo:font-weight="bold" style:font-size-asian="11pt" style:font-style-asian="italic" style:font-weight-asian="bold" style:font-name-complex="Arial" style:font-size-complex="11pt"/>
    </style:style>
    <style:style style:name="P26" style:family="paragraph" style:parent-style-name="Standard">
      <style:text-properties fo:color="#ff0000" style:font-name="Arial" fo:font-size="11pt" style:font-size-asian="11pt" style:font-name-complex="Arial" style:font-size-complex="11pt"/>
    </style:style>
    <style:style style:name="P27" style:family="paragraph" style:parent-style-name="Standard">
      <style:text-properties fo:color="#000000" style:font-name="Arial" fo:font-size="11pt" style:font-size-asian="11pt" style:font-name-complex="Arial" style:font-size-complex="11pt"/>
    </style:style>
    <style:style style:name="P28" style:family="paragraph" style:parent-style-name="Standard">
      <style:text-properties fo:color="#000000" style:font-name="Arial" fo:font-size="11pt" style:text-underline-style="none" style:font-size-asian="11pt" style:font-name-complex="Arial" style:font-size-complex="11pt"/>
    </style:style>
    <style:style style:name="P29" style:family="paragraph" style:parent-style-name="Standard">
      <style:text-properties fo:color="#000000" style:font-name="Arial" fo:font-size="10.5pt" style:text-underline-style="solid" style:text-underline-width="auto" style:text-underline-color="font-color" style:font-size-asian="10.5pt" style:font-name-complex="Arial" style:font-size-complex="10.5pt"/>
    </style:style>
    <style:style style:name="P30" style:family="paragraph" style:parent-style-name="Standard">
      <style:text-properties fo:color="#000000" style:font-name="Arial" fo:font-size="10pt" style:font-size-asian="10pt" style:font-name-complex="Arial" style:font-size-complex="10pt"/>
    </style:style>
    <style:style style:name="P31" style:family="paragraph" style:parent-style-name="Footer">
      <style:paragraph-properties fo:text-align="end" style:justify-single-word="false"/>
    </style:style>
    <style:style style:name="P32" style:family="paragraph" style:parent-style-name="Standard" style:master-page-name="Standard">
      <style:paragraph-properties fo:margin-left="0in" fo:margin-right="-0.0102in" fo:text-align="center" style:justify-single-word="false" fo:orphans="2" fo:widows="2" fo:text-indent="0in" style:auto-text-indent="false" style:page-number="auto" style:writing-mode="lr-tb"/>
      <style:text-properties fo:color="#663300" style:font-name="Arial" fo:font-size="14pt" fo:font-style="italic" fo:font-weight="bold" style:font-size-asian="14pt" style:font-style-asian="italic" style:font-weight-asian="bold" style:font-name-complex="Arial" style:font-size-complex="14pt"/>
    </style:style>
    <style:style style:name="P33" style:family="paragraph" style:parent-style-name="Standard">
      <style:text-properties fo:color="#ff0000" style:font-name="Arial" fo:font-size="11pt" style:text-underline-style="solid" style:text-underline-width="auto" style:text-underline-color="font-color" style:font-size-asian="11pt" style:font-name-complex="Arial" style:font-size-complex="11pt"/>
    </style:style>
    <style:style style:name="P34" style:family="paragraph" style:parent-style-name="Standard">
      <style:text-properties fo:color="#ff0000" style:font-name="Arial" fo:font-size="11pt" style:text-underline-style="solid" style:text-underline-width="auto" style:text-underline-color="font-color" fo:font-weight="bold" style:font-size-asian="11pt" style:font-weight-asian="bold" style:font-name-complex="Arial" style:font-size-complex="11pt"/>
    </style:style>
    <style:style style:name="P35" style:family="paragraph" style:parent-style-name="Standard">
      <style:text-properties fo:color="#ff0000" style:font-name="Arial" fo:font-size="10.5pt" style:text-underline-style="solid" style:text-underline-width="auto" style:text-underline-color="font-color" style:font-size-asian="10.5pt" style:font-name-complex="Arial" style:font-size-complex="10.5pt"/>
    </style:style>
    <style:style style:name="P36" style:family="paragraph" style:parent-style-name="Standard">
      <style:paragraph-properties fo:text-align="center" style:justify-single-word="false"/>
      <style:text-properties fo:color="#003366" style:font-name="Arial" fo:font-size="12pt" fo:font-style="italic" style:text-underline-style="solid" style:text-underline-width="auto" style:text-underline-color="font-color" fo:font-weight="bold" style:font-size-asian="12pt" style:font-style-asian="italic" style:font-weight-asian="bold" style:font-name-complex="Arial" style:font-size-complex="12pt"/>
    </style:style>
    <style:style style:name="T1" style:family="text">
      <style:text-properties style:font-name="Arial" fo:font-size="10pt" fo:font-style="italic" fo:font-weight="bold" style:font-size-asian="10pt" style:font-style-asian="italic" style:font-weight-asian="bold" style:font-name-complex="Arial" style:font-size-complex="10pt"/>
    </style:style>
    <style:style style:name="T2" style:family="text">
      <style:text-properties style:font-name="Arial" fo:font-size="12pt" style:font-size-asian="12pt" style:font-name-complex="Arial" style:font-size-complex="12pt"/>
    </style:style>
    <style:style style:name="T3" style:family="text">
      <style:text-properties style:font-name="Arial" fo:font-size="12pt" style:text-underline-style="solid" style:text-underline-width="auto" style:text-underline-color="font-color" style:font-size-asian="12pt" style:font-name-complex="Arial" style:font-size-complex="12pt"/>
    </style:style>
    <style:style style:name="T4" style:family="text">
      <style:text-properties style:font-name="Arial" fo:font-size="12pt" style:text-underline-style="none" style:font-size-asian="12pt" style:font-name-complex="Arial" style:font-size-complex="12pt"/>
    </style:style>
    <style:style style:name="T5" style:family="text">
      <style:text-properties style:font-name="Arial" fo:font-size="11pt" style:font-size-asian="11pt" style:font-name-complex="Arial" style:font-size-complex="11pt"/>
    </style:style>
    <style:style style:name="T6" style:family="text">
      <style:text-properties style:font-name="Arial" fo:font-size="11pt" style:text-underline-style="solid" style:text-underline-width="auto" style:text-underline-color="font-color" style:font-size-asian="11pt" style:font-name-complex="Arial" style:font-size-complex="11pt"/>
    </style:style>
    <style:style style:name="T7" style:family="text">
      <style:text-properties style:font-name="Arial" fo:font-size="11pt" style:text-underline-style="solid" style:text-underline-width="auto" style:text-underline-color="font-color" fo:font-weight="bold" style:font-size-asian="11pt" style:font-weight-asian="bold" style:font-name-complex="Arial" style:font-size-complex="11pt" style:font-weight-complex="bold"/>
    </style:style>
    <style:style style:name="T8" style:family="text">
      <style:text-properties style:font-name="Arial" fo:font-size="11pt" fo:font-weight="bold" style:font-size-asian="11pt" style:font-weight-asian="bold" style:font-name-complex="Arial" style:font-size-complex="11pt" style:font-weight-complex="bold"/>
    </style:style>
    <style:style style:name="T9" style:family="text">
      <style:text-properties style:font-name="Arial" fo:font-size="11pt" style:text-underline-style="none" style:font-size-asian="11pt" style:font-name-complex="Arial" style:font-size-complex="11pt"/>
    </style:style>
    <style:style style:name="T10" style:family="text">
      <style:text-properties style:font-name="Arial" fo:font-size="11pt" fo:font-style="italic" style:text-underline-style="solid" style:text-underline-width="auto" style:text-underline-color="font-color" style:font-size-asian="11pt" style:font-style-asian="italic" style:font-name-complex="Arial" style:font-size-complex="11pt" style:font-style-complex="italic"/>
    </style:style>
    <style:style style:name="T11" style:family="text">
      <style:text-properties style:font-name="Arial" fo:font-size="9pt" style:text-underline-style="solid" style:text-underline-width="auto" style:text-underline-color="font-color" fo:font-weight="normal" style:font-size-asian="9pt" style:font-weight-asian="normal" style:font-name-complex="Arial" style:font-size-complex="9pt" style:font-weight-complex="normal"/>
    </style:style>
    <style:style style:name="T12" style:family="text">
      <style:text-properties style:font-name="Arial" fo:font-size="9pt" fo:font-style="italic" style:text-underline-style="solid" style:text-underline-width="auto" style:text-underline-color="font-color" fo:font-weight="normal" style:font-size-asian="9pt" style:font-style-asian="italic" style:font-weight-asian="normal" style:font-name-complex="Arial" style:font-size-complex="9pt" style:font-style-complex="italic" style:font-weight-complex="normal"/>
    </style:style>
    <style:style style:name="T13" style:family="text">
      <style:text-properties style:font-name="Arial" fo:font-size="9pt" fo:font-style="italic" style:text-underline-style="solid" style:text-underline-width="auto" style:text-underline-color="font-color" fo:font-weight="bold" fo:background-color="#ffffcc" style:font-size-asian="9pt" style:font-style-asian="italic" style:font-weight-asian="bold" style:font-name-complex="Arial" style:font-size-complex="9pt" style:font-style-complex="italic" style:font-weight-complex="bold"/>
    </style:style>
    <style:style style:name="T14" style:family="text">
      <style:text-properties style:font-name="Arial" fo:font-size="9pt" fo:font-style="italic" style:text-underline-style="none" fo:font-weight="bold" fo:background-color="#ffffcc" style:font-size-asian="9pt" style:font-style-asian="italic" style:font-weight-asian="bold" style:font-name-complex="Arial" style:font-size-complex="9pt" style:font-style-complex="italic" style:font-weight-complex="bold"/>
    </style:style>
    <style:style style:name="T15" style:family="text">
      <style:text-properties style:font-name="Arial" fo:font-size="13pt" style:font-size-asian="13pt" style:font-name-complex="Arial" style:font-size-complex="13pt"/>
    </style:style>
    <style:style style:name="T16" style:family="text">
      <style:text-properties style:font-name="Arial" fo:font-size="13pt" style:text-underline-style="solid" style:text-underline-width="auto" style:text-underline-color="font-color" style:font-size-asian="13pt" style:font-name-complex="Arial" style:font-size-complex="13pt"/>
    </style:style>
    <style:style style:name="T17" style:family="text">
      <style:text-properties style:font-name="Arial" fo:font-size="13pt" style:text-underline-style="none" style:font-size-asian="13pt" style:font-name-complex="Arial" style:font-size-complex="13pt"/>
    </style:style>
    <style:style style:name="T18" style:family="text">
      <style:text-properties fo:color="#ff3333" style:font-name="Arial" fo:font-size="11pt" style:text-underline-style="solid" style:text-underline-width="auto" style:text-underline-color="font-color" fo:font-weight="bold" style:font-size-asian="11pt" style:font-weight-asian="bold" style:font-name-complex="Arial" style:font-size-complex="11pt" style:font-weight-complex="bold"/>
    </style:style>
    <style:style style:name="T19" style:family="text">
      <style:text-properties fo:color="#ff3333" style:font-name="Arial" fo:font-size="11pt" style:text-underline-style="solid" style:text-underline-width="auto" style:text-underline-color="font-color" style:font-size-asian="11pt" style:font-name-complex="Arial" style:font-size-complex="11pt"/>
    </style:style>
    <style:style style:name="T20" style:family="text">
      <style:text-properties fo:color="#ff0000" style:font-name="Arial" fo:font-size="11pt" style:text-underline-style="solid" style:text-underline-width="auto" style:text-underline-color="font-color" style:font-size-asian="11pt" style:font-name-complex="Arial" style:font-size-complex="11pt"/>
    </style:style>
    <style:style style:name="T21" style:family="text">
      <style:text-properties fo:color="#ff0000" style:font-name="Arial" fo:font-size="11pt" style:text-underline-style="solid" style:text-underline-width="auto" style:text-underline-color="font-color" fo:font-weight="bold" style:font-size-asian="11pt" style:font-weight-asian="bold" style:font-name-complex="Arial" style:font-size-complex="11pt"/>
    </style:style>
    <style:style style:name="T22" style:family="text">
      <style:text-properties fo:color="#ff0000" style:font-name="Arial" fo:font-size="11pt" fo:font-style="normal"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T23" style:family="text">
      <style:text-properties fo:color="#ff0000" style:font-name="Arial" fo:font-size="11pt" fo:font-style="normal" style:text-underline-style="none" fo:font-weight="normal" style:font-size-asian="11pt" style:font-style-asian="normal" style:font-weight-asian="normal" style:font-name-complex="Arial" style:font-size-complex="11pt" style:font-style-complex="normal" style:font-weight-complex="normal"/>
    </style:style>
    <style:style style:name="T24" style:family="text">
      <style:text-properties fo:color="#ff0000" style:font-name="Arial" fo:font-size="11pt" fo:font-style="italic" style:text-underline-style="solid" style:text-underline-width="auto" style:text-underline-color="font-color" fo:font-weight="bold" style:font-size-asian="11pt" style:font-style-asian="italic" style:font-weight-asian="bold" style:font-name-complex="Arial" style:font-size-complex="11pt"/>
    </style:style>
    <style:style style:name="T25" style:family="text">
      <style:text-properties fo:color="#ff0000" style:font-name="Arial" fo:font-size="11pt" fo:font-style="italic" style:text-underline-style="solid" style:text-underline-width="auto" style:text-underline-color="font-color" style:font-size-asian="11pt" style:font-style-asian="italic" style:font-name-complex="Arial" style:font-size-complex="11pt" style:font-style-complex="italic"/>
    </style:style>
    <style:style style:name="T26" style:family="text">
      <style:text-properties fo:color="#ff0000" style:font-name="Arial" fo:font-size="12pt" fo:font-style="italic" style:text-underline-style="solid" style:text-underline-width="auto" style:text-underline-color="font-color" fo:font-weight="bold" style:font-size-asian="12pt" style:font-style-asian="italic" style:font-weight-asian="bold" style:font-name-complex="Arial" style:font-size-complex="12pt" style:font-weight-complex="bold"/>
    </style:style>
    <style:style style:name="T27" style:family="text">
      <style:text-properties fo:color="#ff0000" style:font-name="Arial" fo:font-size="12pt" style:text-underline-style="solid" style:text-underline-width="auto" style:text-underline-color="font-color" style:font-size-asian="12pt" style:font-name-complex="Arial" style:font-size-complex="12pt"/>
    </style:style>
    <style:style style:name="T28" style:family="text">
      <style:text-properties fo:color="#ff0000" style:font-name="Arial" fo:font-size="10.5pt" style:text-underline-style="solid" style:text-underline-width="auto" style:text-underline-color="font-color" fo:font-weight="bold" style:font-size-asian="10.5pt" style:font-weight-asian="bold" style:font-name-complex="Arial" style:font-size-complex="10.5pt"/>
    </style:style>
    <style:style style:name="T29" style:family="text">
      <style:text-properties fo:color="#ff0000" style:font-name="Arial" fo:font-size="10.5pt" style:text-underline-style="solid" style:text-underline-width="auto" style:text-underline-color="font-color" style:font-size-asian="10.5pt" style:font-name-complex="Arial" style:font-size-complex="10.5pt"/>
    </style:style>
    <style:style style:name="T30" style:family="text">
      <style:text-properties fo:color="#000000" style:font-name="Arial" fo:font-size="11pt" style:text-underline-style="none" style:font-size-asian="11pt" style:font-name-complex="Arial" style:font-size-complex="11pt"/>
    </style:style>
    <style:style style:name="T31" style:family="text">
      <style:text-properties fo:color="#000000" style:font-name="Arial" fo:font-size="11pt" style:text-underline-style="none" fo:font-weight="bold" style:font-size-asian="11pt" style:font-weight-asian="bold" style:font-name-complex="Arial" style:font-size-complex="11pt"/>
    </style:style>
    <style:style style:name="T32" style:family="text">
      <style:text-properties fo:color="#000000" style:font-name="Arial" fo:font-size="11pt" style:text-underline-style="none" fo:font-weight="bold" style:font-size-asian="11pt" style:font-weight-asian="bold" style:font-name-complex="Arial" style:font-size-complex="11pt" style:font-weight-complex="bold"/>
    </style:style>
    <style:style style:name="T33" style:family="text">
      <style:text-properties fo:color="#000000" style:font-name="Arial" fo:font-size="11pt" style:text-underline-style="none" fo:font-weight="normal" style:font-size-asian="11pt" style:font-weight-asian="normal" style:font-name-complex="Arial" style:font-size-complex="11pt" style:font-weight-complex="normal"/>
    </style:style>
    <style:style style:name="T34" style:family="text">
      <style:text-properties fo:color="#000000" style:font-name="Arial" fo:font-size="11pt" fo:font-style="italic" fo:font-weight="bold" style:font-size-asian="11pt" style:font-style-asian="italic" style:font-weight-asian="bold" style:font-name-complex="Arial" style:font-size-complex="11pt"/>
    </style:style>
    <style:style style:name="T35" style:family="text">
      <style:text-properties fo:color="#000000" style:font-name="Arial" fo:font-size="11pt" fo:font-style="italic" style:text-underline-style="none" fo:font-weight="bold" style:font-size-asian="11pt" style:font-style-asian="italic" style:font-weight-asian="bold" style:font-name-complex="Arial" style:font-size-complex="11pt" style:font-weight-complex="bold"/>
    </style:style>
    <style:style style:name="T36" style:family="text">
      <style:text-properties fo:color="#000000" style:font-name="Arial" fo:font-size="11pt" fo:font-style="italic" style:text-underline-style="solid" style:text-underline-width="auto" style:text-underline-color="font-color" fo:font-weight="bold" style:font-size-asian="11pt" style:font-style-asian="italic" style:font-weight-asian="bold" style:font-name-complex="Arial" style:font-size-complex="11pt" style:font-weight-complex="bold"/>
    </style:style>
    <style:style style:name="T37" style:family="text">
      <style:text-properties fo:color="#000000" style:font-name="Arial" fo:font-size="11pt" fo:font-style="italic" style:text-underline-style="solid" style:text-underline-width="auto" style:text-underline-color="font-color" style:font-size-asian="11pt" style:font-style-asian="italic" style:font-name-complex="Arial" style:font-size-complex="11pt"/>
    </style:style>
    <style:style style:name="T38" style:family="text">
      <style:text-properties fo:color="#000000" style:font-name="Arial" fo:font-size="11pt" fo:font-style="italic" style:text-underline-style="solid" style:text-underline-width="auto" style:text-underline-color="font-color" style:font-size-asian="11pt" style:font-style-asian="italic" style:font-name-complex="Arial" style:font-size-complex="11pt" style:font-style-complex="italic"/>
    </style:style>
    <style:style style:name="T39" style:family="text">
      <style:text-properties fo:color="#000000" style:font-name="Arial" fo:font-size="11pt" fo:font-style="italic" style:text-underline-style="solid" style:text-underline-width="auto" style:text-underline-color="font-color" fo:font-weight="normal" style:font-size-asian="11pt" style:font-style-asian="italic" style:font-weight-asian="normal" style:font-name-complex="Arial" style:font-size-complex="11pt" style:font-style-complex="italic" style:font-weight-complex="normal"/>
    </style:style>
    <style:style style:name="T40" style:family="text">
      <style:text-properties fo:color="#000000" style:font-name="Arial" fo:font-size="11pt" fo:font-style="italic" style:font-size-asian="11pt" style:font-style-asian="italic" style:font-name-complex="Arial" style:font-size-complex="11pt"/>
    </style:style>
    <style:style style:name="T41" style:family="text">
      <style:text-properties fo:color="#000000" style:font-name="Arial" fo:font-size="11pt" fo:font-style="normal" fo:font-weight="normal" style:font-size-asian="11pt" style:font-style-asian="normal" style:font-weight-asian="normal" style:font-name-complex="Arial" style:font-size-complex="11pt" style:font-style-complex="normal"/>
    </style:style>
    <style:style style:name="T42" style:family="text">
      <style:text-properties fo:color="#000000" style:font-name="Arial" fo:font-size="11pt" fo:font-style="normal" fo:font-weight="normal" style:font-size-asian="11pt" style:font-style-asian="normal" style:font-weight-asian="normal" style:font-name-complex="Arial" style:font-size-complex="11pt" style:font-style-complex="normal" style:font-weight-complex="normal"/>
    </style:style>
    <style:style style:name="T43" style:family="text">
      <style:text-properties fo:color="#000000" style:font-name="Arial" fo:font-size="11pt" fo:font-style="normal" style:text-underline-style="none" fo:font-weight="normal" style:font-size-asian="11pt" style:font-style-asian="normal" style:font-weight-asian="normal" style:font-name-complex="Arial" style:font-size-complex="11pt" style:font-style-complex="normal" style:font-weight-complex="normal"/>
    </style:style>
    <style:style style:name="T44" style:family="text">
      <style:text-properties fo:color="#000000" style:font-name="Arial" fo:font-size="11pt" fo:font-style="normal" style:text-underline-style="solid" style:text-underline-width="auto" style:text-underline-color="font-color" fo:font-weight="bold" style:font-size-asian="11pt" style:font-style-asian="normal" style:font-weight-asian="bold" style:font-name-complex="Arial" style:font-size-complex="11pt" style:font-style-complex="normal" style:font-weight-complex="bold"/>
    </style:style>
    <style:style style:name="T45" style:family="text">
      <style:text-properties fo:color="#000000" style:font-name="Arial" fo:font-size="11pt" style:text-underline-style="solid" style:text-underline-width="auto" style:text-underline-color="font-color" fo:font-weight="normal" style:font-size-asian="11pt" style:font-weight-asian="normal" style:font-name-complex="Arial" style:font-size-complex="11pt" style:font-weight-complex="normal"/>
    </style:style>
    <style:style style:name="T46" style:family="text">
      <style:text-properties fo:color="#000000" style:font-name="Arial" fo:font-size="11pt" style:text-underline-style="solid" style:text-underline-width="auto" style:text-underline-color="font-color" style:font-size-asian="11pt" style:font-name-complex="Arial" style:font-size-complex="11pt"/>
    </style:style>
    <style:style style:name="T47" style:family="text">
      <style:text-properties fo:color="#000000" style:font-name="Arial" fo:font-size="11pt" style:font-size-asian="11pt" style:font-name-complex="Arial" style:font-size-complex="11pt"/>
    </style:style>
    <style:style style:name="T48" style:family="text">
      <style:text-properties fo:color="#000000" style:font-name="Arial" fo:font-size="11pt" fo:font-weight="bold" style:font-size-asian="11pt" style:font-weight-asian="bold" style:font-name-complex="Arial" style:font-size-complex="11pt"/>
    </style:style>
    <style:style style:name="T49" style:family="text">
      <style:text-properties fo:color="#000000" style:font-name="Arial" fo:font-size="11pt" fo:font-weight="bold" style:font-size-asian="11pt" style:font-weight-asian="bold" style:font-name-complex="Arial" style:font-size-complex="11pt" style:font-weight-complex="bold"/>
    </style:style>
    <style:style style:name="T50" style:family="text">
      <style:text-properties fo:color="#000000" style:font-name="Arial" fo:font-size="11pt" fo:font-weight="normal" style:font-size-asian="11pt" style:font-weight-asian="normal" style:font-name-complex="Arial" style:font-size-complex="11pt"/>
    </style:style>
    <style:style style:name="T51" style:family="text">
      <style:text-properties fo:color="#000000" style:font-name="Arial" fo:font-size="11pt" fo:font-weight="normal" style:font-size-asian="11pt" style:font-weight-asian="normal" style:font-name-complex="Arial" style:font-size-complex="11pt" style:font-weight-complex="normal"/>
    </style:style>
    <style:style style:name="T52" style:family="text">
      <style:text-properties fo:color="#000000" style:font-name="Arial" fo:font-size="10.5pt" style:font-size-asian="10.5pt" style:font-name-complex="Arial" style:font-size-complex="10.5pt"/>
    </style:style>
    <style:style style:name="T53" style:family="text">
      <style:text-properties fo:color="#000000" style:font-name="Arial" fo:font-size="12pt" style:text-underline-style="none" style:font-size-asian="12pt" style:font-name-complex="Arial" style:font-size-complex="12pt"/>
    </style:style>
    <style:style style:name="T54" style:family="text">
      <style:text-properties fo:color="#000000" style:font-name="Arial" fo:font-size="12pt" style:font-size-asian="12pt" style:font-name-complex="Arial" style:font-size-complex="12pt"/>
    </style:style>
    <style:style style:name="T55" style:family="text">
      <style:text-properties fo:color="#000000" style:text-position="super 58%" style:font-name="Arial" fo:font-size="11pt" fo:font-style="italic" style:font-size-asian="11pt" style:font-style-asian="italic" style:font-name-complex="Arial" style:font-size-complex="11pt"/>
    </style:style>
    <style:style style:name="T56" style:family="text">
      <style:text-properties fo:color="#000000" style:text-position="super 58%" style:font-name="Arial" fo:font-size="11pt" fo:font-style="italic" style:text-underline-style="solid" style:text-underline-width="auto" style:text-underline-color="font-color" fo:font-weight="normal" style:font-size-asian="11pt" style:font-style-asian="italic" style:font-weight-asian="normal" style:font-name-complex="Arial" style:font-size-complex="11pt" style:font-style-complex="italic" style:font-weight-complex="normal"/>
    </style:style>
    <style:style style:name="T57" style:family="text">
      <style:text-properties fo:color="#000000" style:text-position="super 58%" style:font-name="Arial" fo:font-size="11pt" style:font-size-asian="11pt" style:font-name-complex="Arial" style:font-size-complex="11pt"/>
    </style:style>
    <style:style style:name="T58" style:family="text">
      <style:text-properties fo:font-variant="normal" fo:text-transform="none" fo:color="#000000" style:font-name="Arial" fo:font-size="11pt" fo:letter-spacing="normal" fo:font-style="normal" fo:font-weight="normal" style:font-size-asian="11pt" style:font-style-asian="normal" style:font-weight-asian="normal" style:font-name-complex="Arial" style:font-size-complex="11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2">TITANIUM HAVANESE <text:s/>LLC </text:p>
      <text:p text:style-name="P19">HEALTH GUARANTEE &amp; SALES AGREEMENT</text:p>
      <text:p text:style-name="P4"/>
      <text:p text:style-name="P20"><text:span text:style-name="T1">Tina Schumer 865 Post Oak Rd. Wappapello, MO 63966 573-872-7884 </text:span><text:a xlink:type="simple" xlink:href="mailto:sfrbcanines@yahoo.com" text:style-name="Internet_20_link" text:visited-style-name="Visited_20_Internet_20_Link"><text:span text:style-name="Internet_20_link"><text:span text:style-name="T1">t</text:span></text:span></text:a><text:span text:style-name="Internet_20_link"><text:span text:style-name="T1">itaniumhavanese@gmail.com</text:span></text:span></text:p>
      <text:p text:style-name="P4"/>
      <text:p text:style-name="Standard"><text:span text:style-name="T2">Name of Purchaser:</text:span><text:span text:style-name="T3"><text:tab/><text:tab/><text:tab/><text:tab/><text:tab/><text:tab/><text:tab/><text:tab/><text:tab/><text:tab/><text:tab/><text:tab/><text:tab/></text:span></text:p>
      <text:p text:style-name="Standard"><text:span text:style-name="T2">Address, City, State &amp; Zip:</text:span><text:span text:style-name="T3"><text:tab/><text:tab/><text:tab/><text:tab/><text:tab/><text:tab/><text:tab/><text:tab/><text:tab/><text:tab/><text:tab/> <text:s text:c="4"/><text:tab/><text:tab/></text:span></text:p>
      <text:p text:style-name="Standard"><text:span text:style-name="T2">Phone #:</text:span><text:span text:style-name="T3"><text:tab/><text:tab/><text:tab/><text:tab/><text:tab/><text:tab/><text:tab/></text:span><text:span text:style-name="T2">Email:</text:span><text:span text:style-name="T3"><text:tab/><text:tab/><text:tab/><text:tab/><text:tab/><text:tab/><text:tab/><text:tab/></text:span></text:p>
      <text:p text:style-name="Standard"><text:span text:style-name="T2">Name of Puppy:</text:span><text:span text:style-name="T3"><text:tab/><text:tab/><text:tab/><text:tab/><text:tab/><text:tab/></text:span><text:span text:style-name="T2">ID#:</text:span><text:span text:style-name="T3"><text:tab/><text:tab/><text:tab/><text:tab/><text:tab/><text:tab/><text:tab/><text:tab/></text:span></text:p>
      <text:p text:style-name="Standard"><text:span text:style-name="T2">Breed:</text:span><text:span text:style-name="T3"><text:tab/><text:tab/>Havanese<text:tab/><text:tab/><text:tab/></text:span><text:span text:style-name="T2">D.O.B.</text:span><text:span text:style-name="T3"><text:tab/><text:tab/><text:tab/><text:tab/></text:span><text:span text:style-name="T4">Male</text:span><text:span text:style-name="T3"> <text:s text:c="12"/></text:span><text:span text:style-name="T4">Female</text:span><text:span text:style-name="T3"> <text:s text:c="12"/></text:span></text:p>
      <text:p text:style-name="Standard"><text:span text:style-name="T2">Registration:</text:span><text:span text:style-name="T3"><text:tab/><text:tab/>AKC <text:tab/><text:tab/><text:tab/><text:tab/><text:tab/><text:tab/><text:tab/><text:tab/></text:span><text:span text:style-name="T2">Full </text:span><text:span text:style-name="T3"><text:s text:c="12"/></text:span><text:span text:style-name="T2"><text:s/>Limited </text:span><text:span text:style-name="T3"><text:s text:c="5"/>X <text:s text:c="5"/></text:span><text:span text:style-name="T2"><text:tab/></text:span></text:p>
      <text:p text:style-name="Standard"><text:span text:style-name="T2">Date to be received by Purchaser:</text:span><text:span text:style-name="T3"><text:tab/><text:tab/><text:tab/><text:tab/><text:tab/><text:tab/><text:tab/><text:tab/><text:tab/><text:tab/><text:tab/></text:span></text:p>
      <text:p text:style-name="P8"/>
      <text:p text:style-name="P20"><text:span text:style-name="T5">Preferred Delivery:<text:tab/></text:span><text:span text:style-name="T6">Option #1 <text:tab/>/ Option #2 <text:tab/>/ Option #3<text:tab/>/Option #4<text:tab/></text:span></text:p>
      <text:p text:style-name="P9"/>
      <text:p text:style-name="P10">DELIVERY OPTIONS</text:p>
      <text:p text:style-name="P5"/>
      <text:p text:style-name="P6">We do have a few options to get your new puppy to your home.</text:p>
      <text:p text:style-name="P6">The care, transport and handling of our puppies is our top priority when our puppies go to their new homes!</text:p>
      <text:p text:style-name="P5"/>
      <text:p text:style-name="P12">Option #1 - You are welcome to come and pick up your puppy in person, however we do not allow visitors in our adult/puppy main areas, visitors can see the parents of their puppy while they are here. This is to provide security, safety and protection from strangers, viruses and diseases to our dogs and puppies. We are not a petting zoo, our dogs and family's protection will come first!</text:p>
      <text:p text:style-name="P12"/>
      <text:p text:style-name="P12">Option #2 - We are willing to meet with you partway to help out with driving time and miles. There is no fee for this service if it is within one hundred twenty miles / 2 hours of our home.</text:p>
      <text:p text:style-name="P12">We can meet you in the following towns at no charge: Thayer, MO; Willow Springs, MO; Farmington, MO; Festus, MO; Perryville, MO; Chester, IL; Cape Girardeau, MO; Carbondale, IL; Marion, IL; Charleston, MO; Paducah, KY; Dyersburg, TN; Blytheville, AR; Jonesboro, AR. We can sometimes travel further to meet you, it depends on whether we have new babies and can get away from the house. Traveling further past the farthest cities mentioned is an additional .75 cents a mile one way. Unless otherwise agreed upon. These further cities include: Searcy, AR; Springfield, MO; St. Louis, MO; Edwardsville, IL; Cadiz, KY.</text:p>
      <text:p text:style-name="P12"/>
      <text:p text:style-name="P12">Option #3 - You can fly into St. Louis, MO or Springfield, MO airport to pick up your puppy in person, we will meet you outside the airport at departures and deliver your puppy to you. You must bring an airline approved soft sided pet carrier/bag that will fit underneath the airplane seats. You will also need to bring a small bowl, water, some bedding, baby wipes, paper towels and some small baggies in case of "accidents". For us to meet you at one of these airports it will only be an additional $40 to cover mileage and our expenses. It will be your responsibility to call the airport to make arrangements for bringing a puppy back with you as a carry on.</text:p>
      <text:p text:style-name="P12"/>
      <text:p text:style-name="P12">Option #4 – (other option agreed upon)<text:tab/><text:tab/><text:tab/><text:tab/><text:tab/><text:tab/><text:tab/><text:tab/><text:tab/><text:tab/><text:tab/><text:tab/><text:tab/><text:tab/><text:tab/><text:tab/><text:tab/><text:tab/><text:tab/><text:tab/><text:tab/><text:tab/><text:tab/><text:tab/><text:tab/><text:tab/><text:tab/><text:tab/></text:p>
      <text:p text:style-name="P21"><text:tab/><text:tab/><text:tab/><text:tab/><text:tab/><text:tab/><text:tab/><text:tab/><text:tab/><text:tab/><text:tab/><text:tab/><text:tab/><text:tab/><text:tab/><text:tab/></text:p>
      <text:p text:style-name="P14"/>
      <text:p text:style-name="Standard"><text:span text:style-name="T8">Puppy Purchase Price:</text:span><text:span text:style-name="T6"><text:tab/><text:tab/><text:tab/><text:tab/></text:span><text:span text:style-name="T9">Good Dog User Fee:</text:span><text:span text:style-name="T6"><text:tab/><text:tab/><text:tab/></text:span><text:span text:style-name="T5">Delivery Charge:</text:span><text:span text:style-name="T6"><text:tab/><text:tab/></text:span></text:p>
      <text:p text:style-name="P11"/>
      <text:p text:style-name="P20"><text:span text:style-name="T8">Total Amount:</text:span><text:span text:style-name="T7"><text:tab/><text:tab/><text:tab/><text:tab/></text:span></text:p>
      <text:p text:style-name="P20"/>
      <text:p text:style-name="P13">NOTE: <text:s/>If purchasing the puppy through the Good Dog website you will be charged the applicable sales tax at the time of final payment. Sales tax is a separate fee handled by Good Dog.</text:p>
      <text:p text:style-name="P22"><text:span text:style-name="T11">ADDITIONAL SIDE NOTE: <text:s/>Good Dog attaches a small </text:span><text:span text:style-name="T12">Transaction Fee (required)</text:span><text:span text:style-name="T11"> and a </text:span><text:span text:style-name="T12">Good Dog Protection Fee</text:span><text:span text:style-name="T11"> </text:span><text:span text:style-name="T12">(optional)</text:span><text:span text:style-name="T11"> to your payment(s). You may opt out of the Good Dog Protection Fee, if you so choose. We do recommend keeping that option as they provide a lot of great benefits along the way. These are separate fees handled by Good Dog. These fees are not included in this Breeder/Purchaser agreement.</text:span></text:p>
      <text:p text:style-name="P15"/>
      <text:p text:style-name="Standard"><text:span text:style-name="T5">Deposit Amount:</text:span><text:span text:style-name="T6"><text:tab/><text:tab/><text:tab/><text:tab/><text:tab/><text:tab/><text:tab/></text:span><text:span text:style-name="T5">Date Paid:</text:span><text:span text:style-name="T6"><text:tab/><text:tab/><text:tab/><text:tab/><text:tab/><text:tab/></text:span></text:p>
      <text:p text:style-name="P7">Payment Options: <text:s text:c="5"/>Cash <text:s text:c="7"/>Good Dog <text:s text:c="7"/>PayPal <text:s text:c="7"/>Bank Wire Transfer <text:s text:c="7"/>Wal-Mart to Wal-Mart</text:p>
      <text:p text:style-name="Standard"><text:span text:style-name="T14">Reminder: <text:s/></text:span><text:span text:style-name="T13">Per Good Dog policy, if purchasing through the Good Dog website, all payment transactions (deposit/balances) must be made through Good Dog.</text:span></text:p>
      <text:p text:style-name="P16"/>
      <text:p text:style-name="Standard"><text:span text:style-name="T5">Additional Payments Made Toward Purchase:</text:span><text:span text:style-name="T6"><text:tab/><text:tab/><text:tab/><text:tab/><text:tab/><text:tab/><text:tab/><text:tab/><text:tab/><text:tab/></text:span></text:p>
      <text:p text:style-name="P14"/>
      <text:p text:style-name="Standard"><text:span text:style-name="T5">Remaining Balance:</text:span><text:span text:style-name="T6"><text:tab/><text:tab/><text:tab/><text:tab/><text:tab/><text:tab/><text:tab/></text:span><text:span text:style-name="T5">Date Paid:</text:span><text:span text:style-name="T6"><text:tab/><text:tab/><text:tab/><text:tab/><text:tab/><text:tab/></text:span></text:p>
      <text:p text:style-name="P23"/>
      <text:p text:style-name="P23"><text:soft-page-break/>As professionals we strive to raise a happy, healthy companion pet.</text:p>
      <text:p text:style-name="P24"/>
      <text:p text:style-name="P25">Purchaser MUST initial each section of this agreement and FULFILL the set forth obligations. This Health Guarantee &amp; Sales Agreement must be initialed, signed and returned prior to the puppy’s departure. A copy signed by the Breeder will be included in the puppy packet.</text:p>
      <text:p text:style-name="P25"/>
      <text:p text:style-name="P7">Titanium Havanese LLC shall hereinafter be referred to as the “Breeder”. The original purchasing party and solely the original purchasing party shall hereinafter be referred to as the “Purchaser”.</text:p>
      <text:p text:style-name="P7"/>
      <text:p text:style-name="Standard"><text:span text:style-name="T18"><text:s text:c="13"/></text:span><text:span text:style-name="T7">The value of the puppy for the purpose of this Health Guarantee &amp; Sales Agreement is solely the original Puppy Purchase Price and does not include transportation costs, delivery fees, sales tax, Good Dog fees, medical bills or any additional costs declared by the Purchaser.</text:span><text:span text:style-name="T6"> </text:span></text:p>
      <text:p text:style-name="P9"/>
      <text:p text:style-name="Standard"><text:span text:style-name="T20"><text:s text:c="13"/></text:span><text:span text:style-name="T30">This Health Warranty is only intended for the original “Purchaser” who received the puppy from the Breeder, any transfers of the said puppy will void this Health Guarantee &amp; Sales Agreement.</text:span></text:p>
      <text:p text:style-name="P9"/>
      <text:p text:style-name="Standard"><text:span text:style-name="T20"><text:s text:c="13"/></text:span><text:span text:style-name="T5">Breeder agrees that all paperwork and puppy will be sent on the above date. AKC paperwork sent accordingly. The Breeder will only deliver if puppy is in good health and does not show any signs of illness or weakness that will affect the puppy during transit. Purchaser agrees to be patient and flexible with delivery in certain bad weather conditions. Breeder agrees that puppy is free from any visible signs of debilitating diseases and parasites and up to date on all applicable vaccinations and de-worming upon transfer. </text:span></text:p>
      <text:p text:style-name="P14"/>
      <text:p text:style-name="Standard"><text:span text:style-name="T19"><text:s text:c="13"/></text:span><text:span text:style-name="T6">A deposit must be made to hold the said puppy.</text:span><text:span text:style-name="T5"> Deposits and all payments are Non-refundable, unless at the vet exam before delivery by the Breeder’s vet, defects are found or the puppy is found unfit for sale, only then the option of refund or exchange for another puppy will be given to Purchaser. </text:span><text:span text:style-name="T6">Balance must be paid in full at least 3 days prior to delivery if paying with PayPal, Bank Wire or Walmart to Walmart. Day of pickup balance must be paid with cash or Good Dog. If using Delivery Option #4 balance must be paid in full 3 days prior to delivery. </text:span><text:span text:style-name="T10">Full payment must be cleared before the puppy will be released.</text:span><text:span text:style-name="T5"> If the Purchaser is unable to complete the sale the deposit and payments can be applied to another puppy of the Purchaser's choosing in the future. Breeder will only accept payments by: Cash, PayPal, Bank Wire Transfers, Wal-Mart to Wal-Mart Money Gram and Good Dog. </text:span></text:p>
      <text:p text:style-name="P26"/>
      <text:p text:style-name="Standard"><text:span text:style-name="T20"><text:s text:c="13"/></text:span><text:span text:style-name="T34">Within 72 hours of receipt of the puppy, Purchaser must have puppy examined by a licensed veterinarian, unless another date is agreed upon and written in the “health specifics about puppy” section of this agreement. </text:span><text:span text:style-name="T42">Failure to do so will render this Health Guarantee &amp; Sales Agreement null and void. <text:s/>Purchaser shall follow all veterinarian procedures for shots, worming and etc, that vet recommends. If at any time the said puppy is not under adequate veterinarian care this Health Guarantee &amp; Sales Agreement will be null and void. Breeder will not accept any examination(s) performed or diagnosis’ given by/from any Banfield Veterinary Clinic.</text:span></text:p>
      <text:p text:style-name="P14"/>
      <text:p text:style-name="Standard"><text:span text:style-name="T22"><text:s text:c="13"/></text:span><text:span text:style-name="T23"><text:s/></text:span><text:span text:style-name="T43">Due to a reaction of the Leptospirosis vaccine in past puppies, that the Breeder has been informed of from other families, Breeder has determined it is in the best interest of their puppies not to give this vaccine until they are a little older. </text:span><text:span text:style-name="Strong_20_Emphasis"><text:span text:style-name="T41">Purchaser understands that the puppy is </text:span></text:span><text:span text:style-name="Strong_20_Emphasis"><text:span text:style-name="T44">NOT to have a Leptospirosis vaccination until it is at least 16 weeks of age</text:span></text:span><text:span text:style-name="Strong_20_Emphasis"><text:span text:style-name="T41">. This Health Guarantee &amp; Sales Agreement does not cover any vet fee's associated to reactions from any vaccines given. </text:span></text:span></text:p>
      <text:p text:style-name="Standard"/>
      <text:p text:style-name="Standard"><text:span text:style-name="T20"><text:s text:c="13"/></text:span><text:span text:style-name="T31">If puppy does not eat any food within 2-3 days of being in its new home and doesn’t seem to respond well in adapting to its new environment, Purchaser understands that they must return the puppy to the Breeder to give the puppy a little more time so it can make the transition into the new home more easily.</text:span><text:span text:style-name="T30"> The Breeder will monitor all puppies and make the best decision on when they are old enough and capable of making the best transition into their new homes but sometimes things don’t always go as planned and the Breeder only wants what is best for the puppy so it can transition when it is ready. <text:s/></text:span></text:p>
      <text:p text:style-name="P14"/>
      <text:p text:style-name="Standard"><text:span text:style-name="T18"><text:s text:c="13"/></text:span><text:span text:style-name="T33">Puppies must be fed a </text:span><text:span text:style-name="T45">good quality food</text:span><text:span text:style-name="T33"> for its age that a licensed vet recommends.</text:span><text:span text:style-name="T31"> </text:span><text:span text:style-name="T30">This Health Guarantee &amp; Sales Agreement will not cover a puppy that is being fed a poor quality of food. Due to the varying kinds of dog food on the market and the different environmental conditions that dogs come in contact with, Breeder strongly recommends giving </text:span><text:span text:style-name="T31">NuVet Plus daily</text:span><text:span text:style-name="T30"> at the manufacturer’s suggested dosage for a period of at least 1 year: www.nuvet.com/72303 “We are not responsible for accidents, negligence or poisonings.”</text:span></text:p>
      <text:p text:style-name="P33"/>
      <text:p text:style-name="Standard"><text:soft-page-break/><text:span text:style-name="T20"><text:s text:c="13"/></text:span><text:span text:style-name="T30">Breeder must be </text:span><text:span text:style-name="T46">notified of any problems within 48 hours</text:span><text:span text:style-name="T30">. Purchaser must </text:span><text:span text:style-name="T46">keep all receipts and records</text:span><text:span text:style-name="T30"> to verify that they have regularly taken the puppy to a licensed veterinarian for checkups and all required immunizations and health care for this guarantee to remain in effect.</text:span></text:p>
      <text:p text:style-name="P14"/>
      <text:p text:style-name="Standard"><text:span text:style-name="T24"><text:s text:c="13"/></text:span><text:span text:style-name="T35">The Purchaser agrees that the puppy will be kept in appropriate conditions for its welfare and health. It will receive all necessary veterinary care to maintain it's physical good health. Purchaser agrees not to neglect, abuse or maltreat in any way. Purchaser agrees to maintain the coat and not let puppy/dog become severely matted at anytime. If Purchaser does not follow through with good welfare, immunization requirements and regular veterinarian visits this health guarantee will be null and void. Purchaser agrees, without refund, to solely surrender puppy/dog, back to Breeder in the event it is found mistreated or inhumanely given the proper care in it's lifetime. </text:span></text:p>
      <text:p text:style-name="P7"/>
      <text:p text:style-name="Standard"><text:span text:style-name="T26"><text:s text:c="13"/></text:span><text:span text:style-name="T35">The Breeder </text:span><text:span text:style-name="T36">does not</text:span><text:span text:style-name="T35"> want their puppies to be in a rescue or humane society at any point in their lifetime. Purchaser agrees to never put this puppy in a humane society or rescue in it's lifetime, and will solely and without refund, surrender puppy/dog back to Breeder before doing so. </text:span></text:p>
      <text:p text:style-name="P14"/>
      <text:p text:style-name="Standard"><text:span text:style-name="T26"><text:s text:c="13"/></text:span><text:span text:style-name="T35">The Breeder is always willing to accept a puppy back in any event but will not offer any monetary refund.</text:span></text:p>
      <text:p text:style-name="P14"/>
      <text:p text:style-name="Standard"><text:span text:style-name="T20"><text:s text:c="13"/></text:span><text:span text:style-name="T47">Breeder Guarantee’s puppy against death caused by </text:span><text:span text:style-name="T48">PARVO</text:span><text:span text:style-name="T47"> and </text:span><text:span text:style-name="T48">DISTEMPER DISEASE</text:span><text:span text:style-name="T47"> for </text:span><text:span text:style-name="T46">10 days</text:span><text:span text:style-name="T47"> from the date puppy is received</text:span><text:span text:style-name="Strong_20_Emphasis"><text:span text:style-name="T47">. </text:span></text:span><text:span text:style-name="Strong_20_Emphasis"><text:span text:style-name="T50">Puppies need regular routine booster vaccinations every 3 weeks until they reach the age of 16-17 weeks, 6 months, 9 months and 1 year, or as per your vets’ recommendations. If your puppy does happen to come down with the Parvo or Distemper disease within the 10 day period, and tragedy happens and the puppy dies, if Purchaser and Breeder are in good terms, a replacement puppy of the same breed or quality will be given, as agreed with Breeder when one comes available, with a negative Parvo Snap Test done by our veterinarian before the puppy leaves. In the case that Purchaser is treating the puppy or if tragedy happens and the puppy dies and Purchaser does not want a replacement puppy, only at Breeders discretion a ½ or full refund of only the Puppy Purchase Price will be given to buyer. Another vet exam by a different vet of Breeders choosing may be asked of buyer. All vet exams, veterinarian statement, lab work, test results, medications given, etc, along with returning the registration papers if puppy dies, must be provided to Breeder before any and all replacements or money is given. Breeder agrees to take care of Purchaser in a timely manner, but will also make sure the environment is safe for a new puppy to come into and will want to hear the outcome of the affected puppy before replacements or money is given. </text:span></text:span><text:span text:style-name="T47">If Purchaser receives any refund or another puppy from the Breeder, the Health Guarantee on the affected puppy will be void at that time of agreement and a new Health Guarantee will accompany the new puppy if so agreed. Then the Breeder and Purchaser shall be under no further obligation and it will be deemed that the Purchaser has released the Breeder from any and all further claims. Another puppy will not be given, replaced or exchanged if any refund is given to Purchaser. We reserve the right to have a second opinion from the veterinarian of our choice. If a difference of opinion occurs we will adhere to the advice and diagnosis of the veterinarian of our choice. Any and all claims must be accompanied by the proper paperwork including but not limited to, </text:span><text:span text:style-name="Strong_20_Emphasis"><text:span text:style-name="T50">vet exams, lab work, test results, medications given, </text:span></text:span><text:span text:style-name="T47">veterinarian health certificate, etc., and a veterinarian statement must explain the full definition of the problem and be in Breeders office no later than the first 48 hours of the vet visit and completed test results no later than 10 days. </text:span><text:span text:style-name="Strong_20_Emphasis"><text:span text:style-name="T50">Breeder will not be held responsible for any vet fees acquired! <text:s/>***Please Note: do not set your puppy down on the floor of the vet office or let it touch other dogs there. <text:s/>Make sure the tables are sanitized before putting your puppy on them. Remember sick puppies go to the vet too! Do not take your puppy to the park or expose them to unfamiliar dogs until they receive all their puppy boosters or as per your veterinarian recommends. Breeder is committed to giving you a very healthy puppy with a minimum of 2 parvo and 1 distemper vaccination before leaving our hands, but there could be a case of an unknown low immune system or the puppy’s body makeup does not accept the vaccinations to fight off viruses and diseases like they should. <text:s/>No one is to blame!***</text:span></text:span></text:p>
      <text:p text:style-name="P27"/>
      <text:p text:style-name="P14"/>
      <text:p text:style-name="P14"/>
      <text:p text:style-name="P14"/>
      <text:p text:style-name="P14"/>
      <text:p text:style-name="P14"/>
      <text:p text:style-name="Standard"/>
      <text:p text:style-name="P34"/>
      <text:p text:style-name="Standard"><text:soft-page-break/><text:span text:style-name="T21"><text:s text:c="13"/></text:span><text:span text:style-name="T40">If found only within the puppy's </text:span><text:span text:style-name="Strong_20_Emphasis"><text:span text:style-name="T40">FIRST YEAR OF LIFE, by it's 1</text:span></text:span><text:span text:style-name="Strong_20_Emphasis"><text:span text:style-name="T55">st</text:span></text:span><text:span text:style-name="Strong_20_Emphasis"><text:span text:style-name="T40"> birthday,</text:span></text:span><text:span text:style-name="T40"> it is diagnosed <text:s/>by a licensed vet with a </text:span><text:span text:style-name="T37">life threatening debilitating hereditary genetic defect</text:span><text:span text:style-name="T40">, that in the vets opinion will prevent your puppy from being a companion pet, the following three “options” below will be provided to Purchaser. These defects include but not limited to (crippling Severe Hip Dysplasia and Grade 4 Patella Luxation, as determined by radio-graphs graded and reported by OFA and provided that the dog is never allowed to become obese, Observable Inherited Eye Disease such as Juvenile Hereditary Cataracts (JHC), Heart Murmur and Liver Shunt).</text:span></text:p>
      <text:p text:style-name="Standard"><text:span text:style-name="T39">In the event of the death of the puppy before it's 1</text:span><text:span text:style-name="T56">st</text:span><text:span text:style-name="T39"> birthday, the Purchaser agrees to have a necropsy performed by a licensed veterinarian to determine cause of death, if it is deemed the death to be from a genetic defect. Results of necropsy to be sent to the Breeder. If death is found to be from a genetic defect the registration papers on said puppy must be mailed back to Breeder before replacement or refunds are given.</text:span></text:p>
      <text:p text:style-name="Standard"><text:span text:style-name="Strong_20_Emphasis"><text:span text:style-name="T41">Breeder reserves the right to have a second opinion from the veterinarian of Breeders choosing. If a difference of opinion occurs Breeder will adhere to the advice and diagnosis of the veterinarian of Breeders choosing. Any and all claims must be accompanied by the proper paperwork including but not limited to; vet exams, lab work, test results, medications given, veterinarian health certificate, etc., along with a statement from a licensed veterinarian confirming the full definition and cause of the defect is required and to be in Breeders office no later than the first 48 hours of the vet visit and completed test results no later than 10 days. This Health Guarantee &amp; Sales Agreement does not cover any veterinarian costs and Breeder is not to be held responsible for any vet fees acquired. The Purchaser is aware that owning a puppy means routine visits to a veterinarian and understands that he/she will be responsible for all payments.</text:span></text:span></text:p>
      <text:p text:style-name="Standard"><text:span text:style-name="Strong_20_Emphasis"><text:span text:style-name="T41">Note: This Health Guarantee &amp; Sales Agreement is void in the event of an undetermined or inconclusive diagnosis. Diseases of likely environmental origin (likely to be caused by sub-optimal diet, chemicals, allergies or trauma) are not covered. </text:span></text:span></text:p>
      <text:p text:style-name="Standard"/>
      <text:p text:style-name="Standard"><text:span text:style-name="T47"><text:tab/></text:span><text:span text:style-name="T49">(option 1) </text:span><text:span text:style-name="T47">Breeder will </text:span><text:span text:style-name="T46">replace</text:span><text:span text:style-name="T47"> the puppy with another one of the same breed or quality, as agreed by Breeder, when one comes available. Breeder will not be held responsible for any vet fees or delivery charges and the defected puppy must be returned to Breeder before new one is exchanged. At the time of agreement for exchange the Health Guarantee &amp; Sales Agreement on the defected puppy will be void and a new Health Guarantee &amp; Sales Agreement will accompany the new puppy. Then the Breeder and Purchaser shall be under no further obligation and it will be deemed that the Purchaser has released the Breeder from any and all further claims. </text:span></text:p>
      <text:p text:style-name="Standard"><text:span text:style-name="T47"><text:tab/></text:span><text:span text:style-name="T49">(option 2)</text:span><text:span text:style-name="T47"> In the event that the Purchaser is attached to the defected puppy and Purchaser is willing to give it the care and veterinarian attention it requires and if Breeder feels as though the Purchaser is able to give the care the defected puppy will need, Breeder will </text:span><text:span text:style-name="T46">send a new puppy</text:span><text:span text:style-name="T47"> of the same breed or quality when one is available at Breeders approval and at the Purchasers expense. At the time of agreement the Health Guarantee &amp; Sales Agreement on the defected puppy will be void and a new Health Guarantee &amp; Sales Agreement will accompany the new puppy. Then the Breeder and Purchaser shall be under no further obligation and it will be deemed that the Purchaser has released the Breeder from any and all further claims. </text:span></text:p>
      <text:p text:style-name="Standard"><text:span text:style-name="T47"><text:tab/></text:span><text:span text:style-name="T49">(option 3) </text:span><text:span text:style-name="T47">If Breeder agrees to let Purchaser keep the defected puppy and if Purchaser and Breeder are in good terms and only at the discretion of the Breeder, a </text:span><text:span text:style-name="T46">½ or full refund</text:span><text:span text:style-name="T30"> (determined by Breeder) of only the sole Puppy Purchase Price </text:span><text:span text:style-name="T47">of the defected puppy (excluding any additional fees) will be given if the defects are debilitating and life threatening. After this option 3 is agreed upon, Breeder will be given up to 6 months to provide the refund that is determined by the Breeder. Another puppy will not be given, replaced or exchanged if any refund is given. Then the Breeder and Purchaser shall be under no further obligation and it will be deemed that the Purchaser has released the Breeder from any and all further claims. </text:span></text:p>
      <text:p text:style-name="Standard"/>
      <text:p text:style-name="Standard"><text:span text:style-name="T20"><text:s text:c="13"/></text:span><text:span text:style-name="T47">In the case that the Purchasers veterinarian thinks the puppy needs to be euthanized before it's 1</text:span><text:span text:style-name="T57">st</text:span><text:span text:style-name="T47"> birthday, Breeder must be notified before and Breeder must agree on the decision of euthanasia. If Breeder is not notified and Breeder does not agree and the puppy is euthanized without Breeders consent this Health Guarantee &amp; Sales Agreement is null and void. Any and all claims must be accompanied by the proper paperwork including but not limited to, </text:span><text:span text:style-name="Strong_20_Emphasis"><text:span text:style-name="T50">vet exams, lab work, test results, medications given, </text:span></text:span><text:span text:style-name="T47">veterinarian health certificate, etc., and a statement from the veterinarian must explain the full definition of the problem and be in Breeders office no later than the first 48 hours of the vet visit and completed test results no later than 10 days.</text:span></text:p>
      <text:p text:style-name="P27"/>
      <text:p text:style-name="P14"/>
      <text:p text:style-name="P14"/>
      <text:p text:style-name="P14"/>
      <text:p text:style-name="Standard"/>
      <text:p text:style-name="Standard"/>
      <text:p text:style-name="Standard"><text:soft-page-break/><text:span text:style-name="T28"><text:s text:c="13"/></text:span><text:span text:style-name="T34">This Health Guarantee &amp; Sales Agreement does not cover any of the following treatable conditions:</text:span></text:p>
      <text:p text:style-name="Standard"><text:span text:style-name="T46">Hypoglycemia is not covered under this Health Guarantee &amp; Sales Agreement; Breeder will not Guarantee against human errors.</text:span><text:span text:style-name="T47"> Do not let the puppy get dehydrated or go hungry! Growing puppies need water in front of them at all times and fed at least 2-3 times a day depending on age. It is handy to have around a tube of Nutri Cal for small breed or petite puppies in case a hypoglycemic issue does occur.</text:span></text:p>
      <text:p text:style-name="Standard"><text:span text:style-name="T47">Luxating Patellas are a common predisposition in small breeds. Patellas are generally graded on a scale of 0-4. The 0 being that the knees palpate normally and 4 being a severe, abnormal, luxation with the knee. Due to the susceptible nature of the breed </text:span><text:span text:style-name="T46">Luxating Patella’s grades 1-3 are not covered under this Health Guarantee</text:span><text:span text:style-name="T47">. </text:span></text:p>
      <text:p text:style-name="Standard"><text:span text:style-name="T30">Breeder will not be responsible or give a Health Guarantee against any treatable and common internal or external parasites. </text:span><text:span text:style-name="T47">This </text:span><text:span text:style-name="T46">Health Guarantee &amp; Sales Agreement does not cover Intestinal/Internal and External Parasites</text:span><text:span text:style-name="T30"> </text:span><text:span text:style-name="T47">including but not limited to: Coccidiosis, Giardia, Worms, Ring Worm, Ear or Skin Mites, Ear or Skin Fungal, Yeast and Bacterial issues, Dermatitis, Mange, Allergies to food, environment or skin. Upon leaving the puppy has had all applicable Deworming Preventatives and shows no signs of Internal or External Parasites. Puppies are more susceptible to parasites and other intestinal upsets during transition, they can very easily pick up these conditions from the stress of going to a new home and new environment or just by walking around in the yard. Purchaser will need to keep the puppy up on routine deworming as per the vet’s recommendations. Heartworm Preventative needs to be started on the puppy by 12 weeks of age or at the vet’s recommendations. </text:span></text:p>
      <text:p text:style-name="Standard"><text:span text:style-name="T46">This Health Guarantee &amp; Sales Agreement also does not cover Kennel Cough, Pneumonia, Entropion, Ectropion, Tracheal Collapse, Open Fontanelle, Undescended or High Testicles or Retained Puppy Teeth</text:span><text:span text:style-name="T47">. </text:span></text:p>
      <text:p text:style-name="Standard"><text:span text:style-name="T46">This Health Guarantee &amp; Sales Agreement does not cover Cherry Eye.</text:span><text:span text:style-name="T47"> In certain breeds Cherry Eye can be common but is not a life threatening issue and is easily fixed.</text:span><text:span text:style-name="Strong_20_Emphasis"><text:span text:style-name="T50"> </text:span></text:span></text:p>
      <text:p text:style-name="Standard"><text:span text:style-name="T46">This Health Guarantee &amp; Sales Agreement does not cover Herniation's such as Inguinal, Umbilical, Peritoneal or Diaphragmatic.</text:span><text:span text:style-name="T58"> </text:span><text:span text:style-name="T47">Hernia’s can be common in some litters. Purchaser will be made aware if the puppy has had a hernia repair or hernia has been identified by the Breeder or Breeders vet. If Breeder’s vet recommends,</text:span><text:span text:style-name="T48"> </text:span><text:span text:style-name="T51">h</text:span><text:span text:style-name="T47">ernias will be repaired by Breeder’s vet before puppy leaves the Breeder. S</text:span><text:span text:style-name="T58">ometimes the hernia will rectify itself as the puppy grows.</text:span><text:span text:style-name="T47"> The repairs are not a big issue at a young age. Breeder will let Purchaser know and keep Purchaser informed about the surgery and outcome with the puppy. Refunds will not be given due to herniation's found or their repairs. The Breeder’s vet does a thorough exam on the puppies and if a difference of opinion occurs and the Purchaser’s vet finds that the puppy has a hernia that needs repaired, Purchaser will not hold the Breeder responsible for the repair or charges after the puppy leaves our facility. Breeder will not be held responsible for any problems with the repair or its effects in the future, unless it causes a debilitating defect to the puppy in the first year, then at that time it would fall under this Health Guarantee &amp; Sales Agreement as a debilitating, hereditary defect. </text:span></text:p>
      <text:p text:style-name="Standard"><text:span text:style-name="T46">This Health Guarantee &amp; Sales Agreement does not cover Malocclusion, Overbite, Under Bite or Retained Puppy Teeth.</text:span><text:span text:style-name="T47"> If noticed by Breeder or Breeder's Vet, Purchaser will be made aware if the puppy does not have an ideal bite. If slight sometimes an incorrect bite will rectify itself. Discounts are provided on puppies that do not have a scissors bite. A scissors bite is ideal but not a disqualifying fault in the AKC. Breeder will not be held responsible for any dental work acquired.</text:span></text:p>
      <text:p text:style-name="Standard"><text:span text:style-name="Strong_20_Emphasis"><text:span text:style-name="T50">This Health Guarantee &amp; Sales Agreement does not cover any veterinarian costs associated with any of the above, spaying or neutering, elective surgeries, or any non-life threatening illnesses common to puppies and dogs. Breeder does not sell medicines or administer vaccinations to the public. Breeder will not be held responsible for any vet fees acquired!</text:span></text:span><text:span text:style-name="T47"> </text:span></text:p>
      <text:p text:style-name="P29"/>
      <text:p text:style-name="Standard"><text:span text:style-name="T29"><text:s text:c="13"/></text:span><text:span text:style-name="T5">Purchaser understands that this puppy </text:span><text:span text:style-name="T6">is not</text:span><text:span text:style-name="T5"> being sold as a breeding or working dog. I</text:span><text:span text:style-name="T47">t is understood that this puppy </text:span><text:span text:style-name="T45">is not</text:span><text:span text:style-name="T33"> covered under this Health Guarantee &amp; Sales Agreement for breeding ability, show capability or working purposes</text:span><text:span text:style-name="T47">. No Guarantee is made as to the disposition, conformation, bite over or under, temperament, size, weight, shedding, Purchaser’s allergies nor their household's to the puppy, color or markings of this puppy. This Health Guarantee &amp; Sales Agreement is null and void if the puppy is bred or used for breeding before this Guarantee and Agreement is expired on the puppy’s 1</text:span><text:span text:style-name="T57">st</text:span><text:span text:style-name="T47"> birthday.</text:span></text:p>
      <text:p text:style-name="P17"/>
      <text:p text:style-name="Standard"><text:span text:style-name="T29"><text:s text:c="13"/></text:span><text:span text:style-name="T47">All puppies go through different types of stages and must receive proper training and socialization to help them through these different puppy stages, “teenage years”. <text:s/></text:span><text:span text:style-name="T48">Purchaser agrees that Breeder will not be held responsible or liable for any damages or injuries puppy may submit.</text:span><text:span text:style-name="T47"> <text:s text:c="2"/></text:span><text:span text:style-name="T52"><text:s/></text:span></text:p>
      <text:p text:style-name="P17"/>
      <text:p text:style-name="Standard"/>
      <text:p text:style-name="Standard"/>
      <text:p text:style-name="Standard"/>
      <text:p text:style-name="P35"/>
      <text:p text:style-name="Standard"><text:soft-page-break/><text:span text:style-name="T29"><text:s text:c="13"/></text:span><text:span text:style-name="T32">With the exception to the details of this Health Guarantee &amp; Sales Agreement, </text:span><text:span text:style-name="Strong_20_Emphasis"><text:span text:style-name="T47">Breeder is not liable to refund money or refund deposits.</text:span></text:span><text:span text:style-name="T47"> The Breeder puts a lot of time and expense in the puppies’ to insure they are as healthy and best cared for as possible. The Purchaser understands when taking on the responsibility of a puppy that the Breeder has given them everything that is needed when the puppy leaves the Breeder and the Purchaser must follow all of the veterinarian recommendations to care for this little one(s). </text:span><text:span text:style-name="T48">Only at the Breeder’s discretion will refunds be given. Breeder will not be liable or responsible to refund for any veterinarian fees, </text:span><text:span text:style-name="T32">transportation costs, delivery fees, sales tax, Good Dog fees, medical bills or any additional costs acquired or declared by the Purchaser</text:span><text:span text:style-name="T48"> at any time nor in any case.</text:span></text:p>
      <text:p text:style-name="P14"/>
      <text:p text:style-name="Standard"><text:span text:style-name="T27"><text:s text:c="13"/></text:span><text:span text:style-name="T5">Health specifics about puppy:</text:span><text:span text:style-name="T3"><text:tab/><text:tab/><text:tab/><text:tab/><text:tab/><text:tab/><text:tab/><text:tab/><text:tab/><text:tab/><text:tab/><text:tab/><text:tab/><text:tab/><text:tab/><text:tab/><text:tab/><text:tab/><text:tab/><text:tab/><text:tab/><text:tab/><text:tab/><text:tab/><text:tab/><text:tab/><text:tab/><text:tab/><text:tab/><text:tab/><text:tab/><text:tab/><text:tab/><text:tab/><text:tab/><text:tab/><text:tab/><text:tab/><text:tab/><text:tab/><text:tab/><text:tab/><text:tab/></text:span></text:p>
      <text:p text:style-name="P14"/>
      <text:p text:style-name="Standard"><text:span text:style-name="T27"><text:s text:c="13"/></text:span><text:span text:style-name="T30">Upon purchasing a puppy from Titanium Havanese llc, Purchaser agrees to never start, engage or participate in malicious gossip, slander, bullying or defamation that is negative or false, in nor on any and all forums, social media and online platforms toward, about or in response to Tina Schumer or Titanium Havanese.</text:span><text:span text:style-name="T53"> </text:span></text:p>
      <text:p text:style-name="P28"/>
      <text:p text:style-name="Standard"><text:span text:style-name="T25"><text:s text:c="13"/></text:span><text:span text:style-name="T38">By initialing this paragraph Purchaser agrees to have read the Health Guarantee &amp; Sales Agreement of Titanium Havanese llc to its entirety and agrees to all terms thereof. In the event of litigation pertaining to said puppy covered under this Health Guarantee &amp; Sales Agreement, both Breeder and Purchaser shall assume exclusive responsibility for their own attorney's fees and costs. Any litigation arising from any possible breach shall be exclusively adjudicated in the County of Stoddard, Wayne or Butler, in the state of Missouri and exclusively under the Missouri law.</text:span></text:p>
      <text:p text:style-name="P14"/>
      <text:p text:style-name="Standard"><text:span text:style-name="T27"><text:s text:c="13"/></text:span><text:span text:style-name="T47">This is the total agreement between Titanium Havanese LLC and the Purchaser and no other terms or conditions shall be valid to this sale. The Purchaser acknowledges that he/she has read, understands and agrees to the terms of this Health Guarantee &amp; Sales Agreement. This written agreement is a binding and legal contract entered into in the State of Missouri, County of Wayne, according to and by Titanium Havanese LLC Health Guarantee &amp; Sales Agreement.</text:span></text:p>
      <text:p text:style-name="P27"/>
      <text:p text:style-name="Standard"><text:span text:style-name="T34">I,</text:span><text:span text:style-name="T21"><text:tab/><text:tab/><text:tab/><text:tab/><text:tab/></text:span><text:span text:style-name="T34">, the Purchaser of said puppy, hereby acknowledge that I have received a copy of this document. Further, I accept the terms and conditions of this Health Guarantee &amp; Sales Agreement printed in this document, I waive and relinquish any other rights that I might otherwise have in the event of such occurrence. This Health Guarantee &amp; Sales Agreement must be initialed, signed and returned prior to or upon the puppy's departure.</text:span></text:p>
      <text:p text:style-name="P27"/>
      <text:p text:style-name="P27"/>
      <text:p text:style-name="P30"/>
      <text:p text:style-name="P20"><text:span text:style-name="Strong_20_Emphasis"><text:span text:style-name="T54">MAY GOD BLESS YOU AND YOUR NEW COMPANION!</text:span></text:span></text:p>
      <text:p text:style-name="P14"/>
      <text:p text:style-name="P14"/>
      <text:p text:style-name="Standard"/>
      <text:p text:style-name="Standard"><text:span text:style-name="T15">Signature of Purchaser:</text:span><text:span text:style-name="T16"><text:tab/><text:tab/><text:tab/><text:tab/><text:tab/><text:tab/><text:tab/><text:tab/><text:tab/></text:span><text:span text:style-name="T15">Date:</text:span><text:span text:style-name="T16"><text:tab/><text:tab/><text:tab/><text:tab/></text:span></text:p>
      <text:p text:style-name="P2"/>
      <text:p text:style-name="Standard"><text:span text:style-name="T15">Signature of Breeder:</text:span><text:span text:style-name="T16"><text:tab/><text:tab/><text:tab/><text:tab/><text:tab/><text:tab/><text:tab/><text:tab/><text:tab/></text:span><text:span text:style-name="T15">Date:</text:span><text:span text:style-name="T16"><text:tab/><text:tab/><text:tab/><text:tab/></text:span><text:span text:style-name="T15"> </text:span></text:p>
      <text:p text:style-name="P18"/>
      <text:p text:style-name="P18"/>
      <text:p text:style-name="P3"/>
      <text:p text:style-name="P3">Acknowledgment of Receipt (to be signed on day of receipt).</text:p>
      <text:p text:style-name="P3"/>
      <text:p text:style-name="Standard"/>
      <text:p text:style-name="Standard"><text:span text:style-name="T15">I, </text:span><text:span text:style-name="T16"><text:tab/><text:tab/><text:tab/><text:tab/><text:tab/><text:tab/></text:span><text:span text:style-name="T15">, hereby acknowledge that I received the above said puppy into my possession on this </text:span><text:span text:style-name="T16"><text:tab/><text:tab/></text:span><text:span text:style-name="T15"> day of </text:span><text:span text:style-name="T16"><text:tab/><text:tab/><text:tab/><text:tab/></text:span><text:span text:style-name="T15"> </text:span><text:span text:style-name="T17">20</text:span><text:span text:style-name="T16"><text:tab/></text:span><text:span text:style-name="T17">.</text:span></text:p>
      <text:p text:style-name="P1"><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er" style:family="paragraph" style:parent-style-name="Standard" style:class="extra">
      <style:paragraph-properties text:number-lines="false" text:line-number="0">
        <style:tab-stops>
          <style:tab-stop style:position="4.0402in" style:type="center"/>
          <style:tab-stop style:position="8.0807in" style:type="right"/>
        </style:tab-stops>
      </style:paragraph-properties>
    </style:style>
    <style:style style:name="Footer" style:family="paragraph" style:parent-style-name="Standard" style:class="extra">
      <style:paragraph-properties text:number-lines="false" text:line-number="0">
        <style:tab-stops>
          <style:tab-stop style:position="4.0402in" style:type="center"/>
          <style:tab-stop style:position="8.0807in" style:type="right"/>
        </style:tab-stops>
      </style:paragraph-properties>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Strong_20_Emphasis" style:display-name="Strong Emphasis" style:family="text" style:parent-style-name="Default_20_Paragraph_20_Font">
      <style:text-properties fo:font-weight="bold" style:font-weight-asian="bold" style:font-weight-complex="bold"/>
    </style:style>
    <style:style style:name="Footnote_20_Symbol" style:display-name="Footnote Symbol" style:family="text"/>
    <style:style style:name="Footnote_20_anchor" style:display-name="Footnote anchor" style:family="text">
      <style:text-properties style:text-position="super 58%"/>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end" style:justify-single-word="false"/>
    </style:style>
    <style:page-layout style:name="Mpm1">
      <style:page-layout-properties fo:page-width="8.5in" fo:page-height="11in" style:num-format="1" style:print-orientation="portrait" fo:margin-top="0.25in" fo:margin-bottom="0.25in" fo:margin-left="0.2098in" fo:margin-right="0.2098in" style:writing-mode="lr-tb" style:footnote-max-height="0in">
        <style:footnote-sep style:width="0.0071in" style:distance-before-sep="0.0402in" style:distance-after-sep="0.0402in" style:adjustment="left" style:rel-width="25%" style:color="#000000"/>
      </style:page-layout-properties>
      <style:header-style/>
      <style:footer-style>
        <style:header-footer-properties fo:min-height="0in" fo:margin-top="0.1965in"/>
      </style:footer-style>
    </style:page-layout>
    <style:page-layout style:name="Mpm2">
      <style:page-layout-properties fo:page-width="8.5in" fo:page-height="11in" style:num-format="1" style:print-orientation="portrait" fo:margin-top="0.7874in" fo:margin-bottom="0.7874in" fo:margin-left="0.7874in" fo:margin-right="0.7874in" style:writing-mode="lr-tb" style:footnote-max-height="0in">
        <style:footnote-sep style:adjustment="left" style:rel-width="25%" style:color="#000000"/>
      </style:page-layout-properties>
      <style:header-style/>
      <style:footer-style>
        <style:header-footer-properties fo:min-height="0in" fo:margin-top="0.1965in"/>
      </style:footer-style>
    </style:page-layout>
  </office:automatic-styles>
  <office:master-styles>
    <style:master-page style:name="Standard" style:page-layout-name="Mpm1">
      <style:footer>
        <text:p text:style-name="MP1"><text:page-number text:select-page="current">7</text:page-number></text:p>
      </style:footer>
      <style:footer-left>
        <text:p text:style-name="MP1"><text:page-number text:select-page="current">6</text:page-number></text:p>
      </style:footer-left>
    </style:master-page>
    <style:master-page style:name="Footnote" style:page-layout-name="Mpm2">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Tina Schumer</meta:initial-creator>
    <meta:creation-date>2026-07-09T21:39:59.12</meta:creation-date>
    <dc:date>2026-07-09T22:59:44.66</dc:date>
    <dc:creator>Tina Schumer</dc:creator>
    <meta:editing-duration>PT22M22S</meta:editing-duration>
    <meta:editing-cycles>2</meta:editing-cycles>
    <meta:generator>OpenOffice/4.1.10$Win32 OpenOffice.org_project/4110m2$Build-9807</meta:generator>
    <meta:document-statistic meta:table-count="0" meta:image-count="0" meta:object-count="0" meta:page-count="6" meta:paragraph-count="78" meta:word-count="4412" meta:character-count="26600"/>
  </office:meta>
</office:document-meta>
</file>